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1.501cm" fo:margin-left="0cm" fo:margin-top="0cm" fo:margin-bottom="0cm" table:align="left" fo:background-color="transparent">
        <style:background-image/>
      </style:table-properties>
    </style:style>
    <style:style style:name="Tabela1.A" style:family="table-column">
      <style:table-column-properties style:column-width="5.292cm"/>
    </style:style>
    <style:style style:name="Tabela1.B" style:family="table-column">
      <style:table-column-properties style:column-width="2.999cm"/>
    </style:style>
    <style:style style:name="Tabela1.C" style:family="table-column">
      <style:table-column-properties style:column-width="3.21cm"/>
    </style:style>
    <style:style style:name="Tabela1.1" style:family="table-row">
      <style:table-row-properties style:min-row-height="1.157cm" fo:keep-together="auto"/>
    </style:style>
    <style:style style:name="Tabela1.A1" style:family="table-cell">
      <style:table-cell-properties style:vertical-align="bottom" fo:padding-left="0.049cm" fo:padding-right="0.049cm" fo:padding-top="0cm" fo:padding-bottom="0cm" fo:border="none"/>
    </style:style>
    <style:style style:name="Tabela1.6" style:family="table-row">
      <style:table-row-properties style:min-row-height="1.279cm" fo:keep-together="auto"/>
    </style:style>
    <style:style style:name="Tabela1.8" style:family="table-row">
      <style:table-row-properties style:min-row-height="1.157cm" fo:background-color="transparent" fo:keep-together="auto">
        <style:background-image/>
      </style:table-row-properties>
    </style:style>
    <style:style style:name="P1" style:family="paragraph" style:parent-style-name="Standard">
      <style:text-properties officeooo:paragraph-rsid="0012ad4d"/>
    </style:style>
    <style:style style:name="P2" style:family="paragraph" style:parent-style-name="Standard">
      <style:text-properties fo:font-weight="bold" officeooo:paragraph-rsid="0012ad4d" style:font-weight-asian="bold" style:font-weight-complex="bold"/>
    </style:style>
    <style:style style:name="P3" style:family="paragraph" style:parent-style-name="Standard">
      <style:text-properties fo:font-weight="bold" officeooo:paragraph-rsid="00134538" style:font-weight-asian="bold" style:font-weight-complex="bold"/>
    </style:style>
    <style:style style:name="P4" style:family="paragraph" style:parent-style-name="Standard">
      <style:text-properties officeooo:paragraph-rsid="00134538"/>
    </style:style>
    <style:style style:name="P5" style:family="paragraph" style:parent-style-name="Standard">
      <style:paragraph-properties fo:text-align="start" style:justify-single-word="false">
        <style:tab-stops/>
      </style:paragraph-properties>
    </style:style>
    <style:style style:name="P6" style:family="paragraph" style:parent-style-name="Standard">
      <style:paragraph-properties fo:text-align="end" style:justify-single-word="false">
        <style:tab-stops/>
      </style:paragraph-properties>
    </style:style>
    <style:style style:name="P7" style:family="paragraph" style:parent-style-name="Standard">
      <style:text-properties officeooo:paragraph-rsid="00148ed0"/>
    </style:style>
    <style:style style:name="P8" style:family="paragraph" style:parent-style-name="Standard">
      <style:text-properties officeooo:paragraph-rsid="00177e17"/>
    </style:style>
    <style:style style:name="P9" style:family="paragraph" style:parent-style-name="Standard">
      <style:text-properties fo:font-style="italic" fo:font-weight="bold" style:font-style-asian="italic" style:font-weight-asian="bold" style:font-style-complex="italic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134538"/>
    </style:style>
    <style:style style:name="T3" style:family="text">
      <style:text-properties officeooo:rsid="00173e30"/>
    </style:style>
    <style:style style:name="T4" style:family="text">
      <style:text-properties officeooo:rsid="00177e17"/>
    </style:style>
    <style:style style:name="T5" style:family="text">
      <style:text-properties fo:font-style="italic" fo:font-weight="bold" officeooo:rsid="00177e17" style:font-style-asian="italic" style:font-weight-asian="bold" style:font-style-complex="italic" style:font-weight-complex="bold"/>
    </style:style>
    <style:style style:name="T6" style:family="text">
      <style:text-properties officeooo:rsid="0018965c"/>
    </style:style>
    <style:style style:name="T7" style:family="text">
      <style:text-properties officeooo:rsid="0019141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DIVULGAÇÃO DO EDITAL CENSO 202<text:span text:style-name="T3">2</text:span></text:p>
      <text:p text:style-name="P2"/>
      <text:p text:style-name="P2">DOS CARGOS: </text:p>
      <text:p text:style-name="P1"/>
      <text:p text:style-name="P1">Serão ofertadas vagas para <text:span text:style-name="T3">3</text:span> cargos, Agente Censitário Municipal (ACM), Agente Censitário Supervisor (ACS) e Recenseador. </text:p>
      <text:p text:style-name="P1"/>
      <text:p text:style-name="P2">DAS ATRIBUIÇÕES DOS CARGOS: </text:p>
      <text:p text:style-name="P2"/>
      <text:p text:style-name="P1"><text:span text:style-name="T1">O Agente Municipal</text:span> será responsável por auxiliar os supervisores, zelar pelo posto de coleta, realizar trabalhos administrativos como contratação e desligamento de pessoal, frequência, entre outros.</text:p>
      <text:p text:style-name="P1"><text:span text:style-name="T1">O Supervisor</text:span> <text:span text:style-name="T3">acompanhará</text:span> o Recenseador em seu trabalho, tirar dúvidas, resolver possíveis conflitos, fazer relatórios de desempenho dos recenseadores, entre outros. </text:p>
      <text:p text:style-name="P1"><text:span text:style-name="T1">O Recenseador</text:span> irá presencialmente nas residências realizar as entrevistas, devidamente protegido por equipamentos de segurança. </text:p>
      <text:p text:style-name="P1"/>
      <text:p text:style-name="P3">DOS REQUISITOS</text:p>
      <text:p text:style-name="P4"/>
      <text:p text:style-name="P8">Ensino médio completo para Agente Censitário Municipal e Supervisor</text:p>
      <text:p text:style-name="P8">Ensino fundamental completo para Recenseador </text:p>
      <text:p text:style-name="P4"/>
      <text:p text:style-name="P4"/>
      <text:p text:style-name="P3">DAS INSCRIÇÕES E VALORES </text:p>
      <text:p text:style-name="P3">Agente Censitário Municipal (ACM) e Agente<text:line-break/>Censitário Supervisor (ACS)* <text:line-break/><text:line-break/>Banca: Fundação Getúlio Vargas (FGV) <text:line-break/>Escolaridade: Ensino Médio Completo<text:line-break/>Retribuição mensal ACM: R$2.100,00 <text:span text:style-name="T4">+ R$ 458,00 (Vale-alimentação)</text:span> <text:span text:style-name="T4">+ Benefícios</text:span><text:line-break/>Retribuição mensal ACS: R$1.700,00 <text:span text:style-name="T4">+R$ 458,00 (Vale-alimentação) + Benefícios</text:span><text:line-break/>Valor da Inscrição: R$60,50<text:line-break/>Período das Inscrições: 15/12 a 29/12/2021 <text:line-break/>Último dia para pagamento da taxa de inscrição: 25/01/2022</text:p>
      <text:p text:style-name="P3"/>
      <text:p text:style-name="P3">2021/10 - Recenseador - Censo Demográfico 2022 <text:line-break/><text:line-break/>Banca: Fundação Getúlio Vargas (FGV) <text:line-break/>Função: Recenseador <text:line-break/>Escolaridade: Ensino Fundamental Completo<text:line-break/>Retribuição mensal: Por produção<text:line-break/>Valor da Inscrição: R$ 57,50 <text:line-break/>Período das Inscrições: 15/12 a 29/12/2021 <text:line-break/>Último dia para pagamento da taxa de inscrição: 25/01/2022 <text:line-break/><text:line-break/>*A remuneração do Recenseador será por produção, calculada por setor censitário, conforme taxa fixada e de conhecimento prévio pelo Recenseador, de unidades recenseadas (domicílios urbanos e/ou rurais), tipo de questionário (básico ou amostra), pessoas recenseadas<text:line-break/>e registro no controle da coleta de dados. O candidato poderá simular valores de remuneração por meio de link disponível no endereço<text:line-break/>https://censo2022.ibge.gov.br/trabalhe-no-censo/estimativa-de-remuneracao.html.</text:p>
      <text:p text:style-name="P4"/>
      <text:p text:style-name="P4"><text:soft-page-break/></text:p>
      <text:p text:style-name="P3">DATA DAS PROVAS </text:p>
      <text:p text:style-name="P4">Agente Censitário Municipal e Supervisor – <text:span text:style-name="T3">27/03/22 (Turno da tarde)</text:span></text:p>
      <text:p text:style-name="P4"><text:s/>Recenseador – <text:span text:style-name="T7">2</text:span><text:span text:style-name="T3">7/03/22 (Turno da manhã)</text:span></text:p>
      <text:p text:style-name="P3"/>
      <text:p text:style-name="P3">OBSERVAÇÕES IMPORTANTES: </text:p>
      <text:p text:style-name="P7">A mesma prova será aplicada para os cargos de Agente Censitário Municipal e Supervisor, sendo que aquele que ficar em primeiro lugar ocupará a vaga para Agente Censitário Municipal e os demais, dentro das vagas, para Supervisor. </text:p>
      <text:p text:style-name="P7">Um mesmo candidato poderá se inscrever para a prova de Agente Censitário Municipal e Supervisor e também para Recenseador, desde que tenha o ensino médio completo, pois as provas serão <text:span text:style-name="T3">em turnos</text:span> diferentes, podendo <text:span text:style-name="T6">se passar nos dois processos, </text:span>o candidato escolher o cargo que irá ocupar. </text:p>
      <text:p text:style-name="P7"><text:span text:style-name="T1">Fará jus à isenção de pagamento da taxa de inscrição:</text:span><text:line-break/>a) o candidato economicamente hipossuficiente que estiver inscrito no Cadastro Único para<text:line-break/>Programas Sociais do Governo Federal – CadÚnico e for membro de família de baixa renda; e<text:line-break/>b) o candidato doador de medula óssea em entidades reconhecidas pelo Ministério da Saúde.</text:p>
      <text:p text:style-name="P7"/>
      <text:p text:style-name="P7"/>
      <text:p text:style-name="P7"><text:span text:style-name="T1">Site da banca: https://conhecimento.fgv.br/concursos/ibgepss21</text:span><text:line-break/></text:p>
      <text:p text:style-name="P3"/>
      <text:p text:style-name="P4"><text:span text:style-name="T1">DO NÚMERO DE VAGAS</text:span> </text:p>
      <text:p text:style-name="P4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Cidade</text:p>
          </table:table-cell>
          <table:table-cell table:style-name="Tabela1.A1" office:value-type="string">
            <text:p text:style-name="P5">Agente Municipal/Supervisor</text:p>
          </table:table-cell>
          <table:table-cell table:style-name="Tabela1.A1" office:value-type="string">
            <text:p text:style-name="P5">Recen<text:span text:style-name="T2">s</text:span>eador</text:p>
          </table:table-cell>
        </table:table-row>
        <table:table-row table:style-name="Tabela1.1">
          <table:table-cell table:style-name="Tabela1.A1" office:value-type="string">
            <text:p text:style-name="P5">São Luiz Gonzaga</text:p>
          </table:table-cell>
          <table:table-cell table:style-name="Tabela1.A1" office:value-type="string">
            <text:p text:style-name="P6">5</text:p>
          </table:table-cell>
          <table:table-cell table:style-name="Tabela1.A1" office:value-type="string">
            <text:p text:style-name="P6">30</text:p>
          </table:table-cell>
        </table:table-row>
        <table:table-row table:style-name="Tabela1.1">
          <table:table-cell table:style-name="Tabela1.A1" office:value-type="string">
            <text:p text:style-name="P5">Santo Antonio das Missões</text:p>
          </table:table-cell>
          <table:table-cell table:style-name="Tabela1.A1" office:value-type="string">
            <text:p text:style-name="P6">1</text:p>
          </table:table-cell>
          <table:table-cell table:style-name="Tabela1.A1" office:value-type="string">
            <text:p text:style-name="P6">10</text:p>
          </table:table-cell>
        </table:table-row>
        <table:table-row table:style-name="Tabela1.1">
          <table:table-cell table:style-name="Tabela1.A1" office:value-type="string">
            <text:p text:style-name="P5">Garruchos</text:p>
          </table:table-cell>
          <table:table-cell table:style-name="Tabela1.A1" office:value-type="string">
            <text:p text:style-name="P6">1</text:p>
          </table:table-cell>
          <table:table-cell table:style-name="Tabela1.A1" office:value-type="string">
            <text:p text:style-name="P6">4</text:p>
          </table:table-cell>
        </table:table-row>
        <table:table-row table:style-name="Tabela1.1">
          <table:table-cell table:style-name="Tabela1.A1" office:value-type="string">
            <text:p text:style-name="P5">Dezesseis de Novembro</text:p>
          </table:table-cell>
          <table:table-cell table:style-name="Tabela1.A1" office:value-type="string">
            <text:p text:style-name="P6">0</text:p>
          </table:table-cell>
          <table:table-cell table:style-name="Tabela1.A1" office:value-type="string">
            <text:p text:style-name="P6">4</text:p>
          </table:table-cell>
        </table:table-row>
        <table:table-row table:style-name="Tabela1.6">
          <table:table-cell table:style-name="Tabela1.A1" office:value-type="string">
            <text:p text:style-name="P5">Caibaté</text:p>
          </table:table-cell>
          <table:table-cell table:style-name="Tabela1.A1" office:value-type="string">
            <text:p text:style-name="P6">1</text:p>
          </table:table-cell>
          <table:table-cell table:style-name="Tabela1.A1" office:value-type="string">
            <text:p text:style-name="P6">5</text:p>
          </table:table-cell>
        </table:table-row>
        <table:table-row table:style-name="Tabela1.1">
          <table:table-cell table:style-name="Tabela1.A1" office:value-type="string">
            <text:p text:style-name="P5">Mato Queimado</text:p>
          </table:table-cell>
          <table:table-cell table:style-name="Tabela1.A1" office:value-type="string">
            <text:p text:style-name="P6">0</text:p>
          </table:table-cell>
          <table:table-cell table:style-name="Tabela1.A1" office:value-type="string">
            <text:p text:style-name="P6">3</text:p>
          </table:table-cell>
        </table:table-row>
        <table:table-row table:style-name="Tabela1.8">
          <table:table-cell table:style-name="Tabela1.A1" office:value-type="string">
            <text:p text:style-name="P5">São Miguel das Missões</text:p>
          </table:table-cell>
          <table:table-cell table:style-name="Tabela1.A1" office:value-type="string">
            <text:p text:style-name="P6">1</text:p>
          </table:table-cell>
          <table:table-cell table:style-name="Tabela1.A1" office:value-type="string">
            <text:p text:style-name="P6">9</text:p>
          </table:table-cell>
        </table:table-row>
        <table:table-row table:style-name="Tabela1.1">
          <table:table-cell table:style-name="Tabela1.A1" office:value-type="string">
            <text:p text:style-name="P5">Rolador</text:p>
          </table:table-cell>
          <table:table-cell table:style-name="Tabela1.A1" office:value-type="string">
            <text:p text:style-name="P6">0</text:p>
          </table:table-cell>
          <table:table-cell table:style-name="Tabela1.A1" office:value-type="string">
            <text:p text:style-name="P6">4</text:p>
          </table:table-cell>
        </table:table-row>
        <table:table-row table:style-name="Tabela1.1">
          <table:table-cell table:style-name="Tabela1.A1" office:value-type="string">
            <text:p text:style-name="P5"/>
          </table:table-cell>
          <table:table-cell table:style-name="Tabela1.A1" office:value-type="string">
            <text:p text:style-name="P6">9</text:p>
          </table:table-cell>
          <table:table-cell table:style-name="Tabela1.A1" office:value-type="string">
            <text:p text:style-name="P6">69</text:p>
          </table:table-cell>
        </table:table-row>
      </table:table>
      <text:p text:style-name="Standard"><text:s text:c="5"/><text:tab/><text:tab/><text:tab/><text:tab/><text:tab/></text:p>
      <text:p text:style-name="P8"><text:tab/><text:tab/><text:tab/><text:tab/><text:tab/><text:tab/></text:p>
      <text:p text:style-name="P8"><text:span text:style-name="T4"><text:tab/><text:tab/><text:tab/><text:tab/><text:tab/><text:tab/></text:span><text:span text:style-name="T5">Paulo <text:s/>Roberto Welter</text:span></text:p>
      <text:p text:style-name="P9"><text:tab/><text:tab/><text:tab/><text:tab/><text:tab/><text:span text:style-name="T4">Coordenador Censitário de Subárea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02-24T10:31:22.268000000</meta:creation-date>
    <dc:date>2021-12-22T08:47:56.469000000</dc:date>
    <meta:editing-duration>PT12M24S</meta:editing-duration>
    <meta:editing-cycles>4</meta:editing-cycles>
    <meta:generator>LibreOffice/6.4.0.3$Windows_x86 LibreOffice_project/b0a288ab3d2d4774cb44b62f04d5d28733ac6df8</meta:generator>
    <meta:document-statistic meta:table-count="1" meta:image-count="0" meta:object-count="0" meta:page-count="2" meta:paragraph-count="55" meta:word-count="475" meta:character-count="3404" meta:non-whitespace-character-count="2925"/>
  </office:meta>
</office:document-meta>
</file>